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ructural:b20441"/><text:bookmark-start text:name="__RefHeading___选修2第44页_利用元素周期表快速判断分子构型与杂化方式_1"/><text:bookmark-start text:name="选修2第44页_利用元素周期表快速判断分子构型与杂化方式"/>【选修2第44页】利用元素周期表快速判断分子构型与杂化方式<text:bookmark-end text:name="__RefHeading___选修2第44页_利用元素周期表快速判断分子构型与杂化方式_1"/><text:bookmark-end text:name="选修2第44页_利用元素周期表快速判断分子构型与杂化方式"/></text:h>
      <text:p text:style-name="Horizontal_20_Line"/>
      <table:table table:style-name="Table_Quotation1">
        <table:table-column/>
        <table:table-row>
          <table:table-cell office:value-type="string" table:style-name="Cell_Quotation1">
            <text:p text:style-name="tablealignleft">大多数分子是由两个以上的原子构成的，于是分子就有了原子的几何学关系和形状，这就是分子的空间结构。</text:p>
          </table:table-cell>
        </table:table-row>
      </table:table>
      <text:p text:style-name="Text_20_body">分子的空间结构形形色色，那么我们应该怎样判断分子的空间结构呢？</text:p>
      <text:p text:style-name="Text_20_body">比较常规的方式就是计算中心原子的价层电子对数，判断出分子的VSEPR模型，再略去中心原子的孤电子对数得分子的空间结构。</text:p>
      <text:p text:style-name="Text_20_body">分子或离子中心原子的价层电子对数可由如下的式子计算得到：</text:p>
      <text:p text:style-name="Text_20_body">$$\text{中心原子价层电子对数}=\frac{1}{2}(a-xb-c)+\sigma\text{键数}$$</text:p>
      <text:p text:style-name="Text_20_body">式中$a$为中心原子价电子数（如氮元素是5），$x$为中心原子结合的原子数（如$\text{NH}_{3}$是3），$b$为结合的原子达到8电子需要的电子数，$c$为离子所带电荷。若计算出来的孤电子对数是$\frac{1}{2}$，这时应当作1来对待，因为单电子也要占据一个轨道。</text:p>
      <text:p text:style-name="Text_20_body">但这个式子计算起来较为不便，有没有一种快捷的方法来判断分子的空间构型呢？我们可以依靠元素周期表解决这个问题。</text:p>
      <table:table table:style-name="Table_Quotation1">
        <table:table-column/>
        <table:table-row>
          <table:table-cell office:value-type="string" table:style-name="Cell_Quotation1">
            <text:p text:style-name="tablealignleft">提示：此方法需要对周期表足够熟悉，且须记住根据上式计算得出的结论。</text:p>
          </table:table-cell>
        </table:table-row>
      </table:table>
      <text:p text:style-name="Text_20_body">我们通过熟悉的分子观察一下规律。</text:p>
      <table:table table:style-name="Table">
        <table:table-column/>
        <table:table-column/>
        <table:table-column/>
        <table:table-column/>
        <table:table-column/>
        <table:table-column/>
        <table:table-cell office:value-type="string" table:style-name="tableheader">
          <text:p text:style-name="Table_20_Heading"> 分子 </text:p>
        </table:table-cell>
        <table:table-cell office:value-type="string" table:style-name="tableheader">
          <text:p text:style-name="Table_20_Heading">中心原子所在族 </text:p>
        </table:table-cell>
        <table:table-cell office:value-type="string" table:style-name="tableheader">
          <text:p text:style-name="Table_20_Heading">中心原子价层电子数 </text:p>
        </table:table-cell>
        <table:table-cell office:value-type="string" table:style-name="tableheader">
          <text:p text:style-name="Table_20_Heading">中心原子孤电子对数 </text:p>
        </table:table-cell>
        <table:table-cell office:value-type="string" table:style-name="tableheader">
          <text:p text:style-name="Table_20_Heading">VSEPR模型 </text:p>
        </table:table-cell>
        <table:table-cell office:value-type="string" table:style-name="tableheader">
          <text:p text:style-name="Table_20_Heading">空间结构 </text:p>
        </table:table-cell>
        <table:table-row>
          <table:table-cell office:value-type="string" table:style-name="tablecell">
            <text:p text:style-name="tablealigncenter"> $\text{BCl}_{3}$ </text:p>
          </table:table-cell>
          <table:table-cell office:value-type="string" table:style-name="tablecell">
            <text:p text:style-name="tablealigncenter">ⅢA </text:p>
          </table:table-cell>
          <table:table-cell office:value-type="string" table:style-name="tablecell">
            <text:p text:style-name="tablealigncenter">3 </text:p>
          </table:table-cell>
          <table:table-cell office:value-type="string" table:style-name="tablecell">
            <text:p text:style-name="tablealigncenter">0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CO}_{2}$ </text:p>
          </table:table-cell>
          <table:table-cell office:value-type="string" table:style-name="tablecell">
            <text:p text:style-name="tablealigncenter">ⅣA </text:p>
          </table:table-cell>
          <table:table-cell office:value-type="string" table:style-name="tablecell">
            <text:p text:style-name="tablealigncenter">2 </text:p>
          </table:table-cell>
          <table:table-cell office:value-type="string" table:style-name="tablecell">
            <text:p text:style-name="tablealigncenter">0 </text:p>
          </table:table-cell>
          <table:table-cell office:value-type="string" table:style-name="tablecell">
            <text:p text:style-name="tablealigncenter">直线形 </text:p>
          </table:table-cell>
          <table:table-cell office:value-type="string" table:style-name="tablecell">
            <text:p text:style-name="tablealigncenter">直线形 </text:p>
          </table:table-cell>
        </table:table-row>
        <table:table-row>
          <table:table-cell office:value-type="string" table:style-name="tablecell">
            <text:p text:style-name="tablealigncenter"> $\text{CO}_{3}^{2-}$ </text:p>
          </table:table-cell>
          <table:table-cell office:value-type="string" table:style-name="tablecell">
            <text:p text:style-name="tablealigncenter">ⅣA </text:p>
          </table:table-cell>
          <table:table-cell office:value-type="string" table:style-name="tablecell">
            <text:p text:style-name="tablealigncenter">3 </text:p>
          </table:table-cell>
          <table:table-cell office:value-type="string" table:style-name="tablecell">
            <text:p text:style-name="tablealigncenter">0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CH}_{4}$ </text:p>
          </table:table-cell>
          <table:table-cell office:value-type="string" table:style-name="tablecell">
            <text:p text:style-name="tablealigncenter">ⅣA </text:p>
          </table:table-cell>
          <table:table-cell office:value-type="string" table:style-name="tablecell">
            <text:p text:style-name="tablealigncenter">4 </text:p>
          </table:table-cell>
          <table:table-cell office:value-type="string" table:style-name="tablecell">
            <text:p text:style-name="tablealigncenter">0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row>
        <table:table-row>
          <table:table-cell office:value-type="string" table:style-name="tablecell">
            <text:p text:style-name="tablealigncenter"> $\text{NO}_{2}$ </text:p>
          </table:table-cell>
          <table:table-cell office:value-type="string" table:style-name="tablecell">
            <text:p text:style-name="tablealigncenter">ⅤA </text:p>
          </table:table-cell>
          <table:table-cell office:value-type="string" table:style-name="tablecell">
            <text:p text:style-name="tablealigncenter">3 </text:p>
          </table:table-cell>
          <table:table-cell office:value-type="string" table:style-name="tablecell">
            <text:p text:style-name="tablealigncenter">1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row>
        <table:table-row>
          <table:table-cell office:value-type="string" table:style-name="tablecell">
            <text:p text:style-name="tablealigncenter"> $\text{NO}_{3}^{-}$ </text:p>
          </table:table-cell>
          <table:table-cell office:value-type="string" table:style-name="tablecell">
            <text:p text:style-name="tablealigncenter">ⅤA </text:p>
          </table:table-cell>
          <table:table-cell office:value-type="string" table:style-name="tablecell">
            <text:p text:style-name="tablealigncenter">3 </text:p>
          </table:table-cell>
          <table:table-cell office:value-type="string" table:style-name="tablecell">
            <text:p text:style-name="tablealigncenter">0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NH}_{3}$ </text:p>
          </table:table-cell>
          <table:table-cell office:value-type="string" table:style-name="tablecell">
            <text:p text:style-name="tablealigncenter">ⅤA </text:p>
          </table:table-cell>
          <table:table-cell office:value-type="string" table:style-name="tablecell">
            <text:p text:style-name="tablealigncenter">4 </text:p>
          </table:table-cell>
          <table:table-cell office:value-type="string" table:style-name="tablecell">
            <text:p text:style-name="tablealigncenter">1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NCl}_{3}$ </text:p>
          </table:table-cell>
          <table:table-cell office:value-type="string" table:style-name="tablecell">
            <text:p text:style-name="tablealigncenter">ⅤA </text:p>
          </table:table-cell>
          <table:table-cell office:value-type="string" table:style-name="tablecell">
            <text:p text:style-name="tablealigncenter">4 </text:p>
          </table:table-cell>
          <table:table-cell office:value-type="string" table:style-name="tablecell">
            <text:p text:style-name="tablealigncenter">1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H}_{2}\text{S}$ </text:p>
          </table:table-cell>
          <table:table-cell office:value-type="string" table:style-name="tablecell">
            <text:p text:style-name="tablealigncenter">ⅥA </text:p>
          </table:table-cell>
          <table:table-cell office:value-type="string" table:style-name="tablecell">
            <text:p text:style-name="tablealigncenter">4 </text:p>
          </table:table-cell>
          <table:table-cell office:value-type="string" table:style-name="tablecell">
            <text:p text:style-name="tablealigncenter">2 </text:p>
          </table:table-cell>
          <table:table-cell office:value-type="string" table:style-name="tablecell">
            <text:p text:style-name="tablealigncenter">四面体形 </text:p>
          </table:table-cell>
          <table:table-cell office:value-type="string" table:style-name="tablecell">
            <text:p text:style-name="tablealigncenter">V形 </text:p>
          </table:table-cell>
        </table:table-row>
        <table:table-row>
          <table:table-cell office:value-type="string" table:style-name="tablecell">
            <text:p text:style-name="tablealigncenter"> $\text{SO}_{2}$ </text:p>
          </table:table-cell>
          <table:table-cell office:value-type="string" table:style-name="tablecell">
            <text:p text:style-name="tablealigncenter">ⅥA </text:p>
          </table:table-cell>
          <table:table-cell office:value-type="string" table:style-name="tablecell">
            <text:p text:style-name="tablealigncenter">3 </text:p>
          </table:table-cell>
          <table:table-cell office:value-type="string" table:style-name="tablecell">
            <text:p text:style-name="tablealigncenter">1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row>
        <table:table-row>
          <table:table-cell office:value-type="string" table:style-name="tablecell">
            <text:p text:style-name="tablealigncenter"> $\text{SO}_{3}^{2-}$ </text:p>
          </table:table-cell>
          <table:table-cell office:value-type="string" table:style-name="tablecell">
            <text:p text:style-name="tablealigncenter">ⅥA </text:p>
          </table:table-cell>
          <table:table-cell office:value-type="string" table:style-name="tablecell">
            <text:p text:style-name="tablealigncenter">4 </text:p>
          </table:table-cell>
          <table:table-cell office:value-type="string" table:style-name="tablecell">
            <text:p text:style-name="tablealigncenter">1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SO}_{3}$ </text:p>
          </table:table-cell>
          <table:table-cell office:value-type="string" table:style-name="tablecell">
            <text:p text:style-name="tablealigncenter">ⅥA </text:p>
          </table:table-cell>
          <table:table-cell office:value-type="string" table:style-name="tablecell">
            <text:p text:style-name="tablealigncenter">3 </text:p>
          </table:table-cell>
          <table:table-cell office:value-type="string" table:style-name="tablecell">
            <text:p text:style-name="tablealigncenter">0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SO}_{4}^{2-}$ </text:p>
          </table:table-cell>
          <table:table-cell office:value-type="string" table:style-name="tablecell">
            <text:p text:style-name="tablealigncenter">ⅥA </text:p>
          </table:table-cell>
          <table:table-cell office:value-type="string" table:style-name="tablecell">
            <text:p text:style-name="tablealigncenter">4 </text:p>
          </table:table-cell>
          <table:table-cell office:value-type="string" table:style-name="tablecell">
            <text:p text:style-name="tablealigncenter">0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row>
      </table:table>
      <text:p text:style-name="Text_20_body">观察出规律了吗？简化一下：</text:p>
      <table:table table:style-name="Table">
        <table:table-column/>
        <table:table-column/>
        <table:table-column/>
        <table:table-cell office:value-type="string" table:style-name="tableheader">
          <text:p text:style-name="Table_20_Heading"> 分子类型 </text:p>
        </table:table-cell>
        <table:table-cell office:value-type="string" table:style-name="tableheader">
          <text:p text:style-name="Table_20_Heading">VSEPR模型 </text:p>
        </table:table-cell>
        <table:table-cell office:value-type="string" table:style-name="tableheader">
          <text:p text:style-name="Table_20_Heading">空间结构 </text:p>
        </table:table-cell>
        <table:table-row>
          <table:table-cell office:value-type="string" table:style-name="tablecell">
            <text:p text:style-name="tablealigncenter"> $\text{(Ⅲ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ⅣA)X}_{2}$ </text:p>
          </table:table-cell>
          <table:table-cell office:value-type="string" table:style-name="tablecell">
            <text:p text:style-name="tablealigncenter">直线形 </text:p>
          </table:table-cell>
          <table:table-cell office:value-type="string" table:style-name="tablecell">
            <text:p text:style-name="tablealigncenter">直线形 </text:p>
          </table:table-cell>
        </table:table-row>
        <table:table-row>
          <table:table-cell office:value-type="string" table:style-name="tablecell">
            <text:p text:style-name="tablealigncenter"> $\text{(ⅣA)X}_{3}^{2-}$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ⅣA)X}_{4}$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row>
        <table:table-row>
          <table:table-cell office:value-type="string" table:style-name="tablecell">
            <text:p text:style-name="tablealigncenter"> $\text{(ⅤA)X}_{2}$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row>
        <table:table-row>
          <table:table-cell office:value-type="string" table:style-name="tablecell">
            <text:p text:style-name="tablealigncenter"> $\text{(Ⅴ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ⅤA)X}_{3}$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ⅤA)X}_{3}$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X}_{2}\text{(ⅥA)}$ </text:p>
          </table:table-cell>
          <table:table-cell office:value-type="string" table:style-name="tablecell">
            <text:p text:style-name="tablealigncenter">四面体形 </text:p>
          </table:table-cell>
          <table:table-cell office:value-type="string" table:style-name="tablecell">
            <text:p text:style-name="tablealigncenter">V形 </text:p>
          </table:table-cell>
        </table:table-row>
        <table:table-row>
          <table:table-cell office:value-type="string" table:style-name="tablecell">
            <text:p text:style-name="tablealigncenter"> $\text{(ⅥA)X}_{2}$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row>
        <table:table-row>
          <table:table-cell office:value-type="string" table:style-name="tablecell">
            <text:p text:style-name="tablealigncenter"> $\text{(ⅥA)X}_{3}^{2-}$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row>
        <table:table-row>
          <table:table-cell office:value-type="string" table:style-name="tablecell">
            <text:p text:style-name="tablealigncenter"> $\text{(Ⅵ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row>
        <table:table-row>
          <table:table-cell office:value-type="string" table:style-name="tablecell">
            <text:p text:style-name="tablealigncenter"> $\text{(ⅥA)X}_{4}^{2-}$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row>
      </table:table>
      <text:p text:style-name="Text_20_body">只需要记住上面的表再结合元素周期表就可以快速的判断出分子空间结构了！什么？记不住啊，那还是好好算吧。</text:p>
      <text:p text:style-name="Text_20_body">通过VSEPR模型可以推出杂化轨道类型，因此我们也可以通过上面的规律推出杂化轨道类型的规律。</text:p>
      <table:table table:style-name="Table">
        <table:table-column/>
        <table:table-column/>
        <table:table-column/>
        <table:table-column/>
        <table:table-cell office:value-type="string" table:style-name="tableheader">
          <text:p text:style-name="Table_20_Heading"> 分子类型 </text:p>
        </table:table-cell>
        <table:table-cell office:value-type="string" table:style-name="tableheader">
          <text:p text:style-name="Table_20_Heading">VSEPR模型 </text:p>
        </table:table-cell>
        <table:table-cell office:value-type="string" table:style-name="tableheader">
          <text:p text:style-name="Table_20_Heading">空间结构 </text:p>
        </table:table-cell>
        <table:table-cell office:value-type="string" table:style-name="tableheader">
          <text:p text:style-name="Table_20_Heading">杂化轨道类型 </text:p>
        </table:table-cell>
        <table:table-row>
          <table:table-cell office:value-type="string" table:style-name="tablecell">
            <text:p text:style-name="tablealigncenter"> $\text{(Ⅲ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ⅣA)X}_{2}$ </text:p>
          </table:table-cell>
          <table:table-cell office:value-type="string" table:style-name="tablecell">
            <text:p text:style-name="tablealigncenter">直线形 </text:p>
          </table:table-cell>
          <table:table-cell office:value-type="string" table:style-name="tablecell">
            <text:p text:style-name="tablealigncenter">直线形 </text:p>
          </table:table-cell>
          <table:table-cell office:value-type="string" table:style-name="tablecell">
            <text:p text:style-name="tablealigncenter">$\text{sp}$ </text:p>
          </table:table-cell>
        </table:table-row>
        <table:table-row>
          <table:table-cell office:value-type="string" table:style-name="tablecell">
            <text:p text:style-name="tablealigncenter"> $\text{(ⅣA)X}_{3}^{2-}$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ⅣA)X}_{4}$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cell office:value-type="string" table:style-name="tablecell">
            <text:p text:style-name="tablealigncenter">$\text{sp}^{3}$ </text:p>
          </table:table-cell>
        </table:table-row>
        <table:table-row>
          <table:table-cell office:value-type="string" table:style-name="tablecell">
            <text:p text:style-name="tablealigncenter"> $\text{(ⅤA)X}_{2}$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Ⅴ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ⅤA)X}_{3}$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cell office:value-type="string" table:style-name="tablecell">
            <text:p text:style-name="tablealigncenter">$\text{sp}^{3}$ </text:p>
          </table:table-cell>
        </table:table-row>
        <table:table-row>
          <table:table-cell office:value-type="string" table:style-name="tablecell">
            <text:p text:style-name="tablealigncenter"> $\text{(ⅤA)X}_{3}$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cell office:value-type="string" table:style-name="tablecell">
            <text:p text:style-name="tablealigncenter">$\text{sp}^{3}$ </text:p>
          </table:table-cell>
        </table:table-row>
        <table:table-row>
          <table:table-cell office:value-type="string" table:style-name="tablecell">
            <text:p text:style-name="tablealigncenter"> $\text{X}_{2}\text{(ⅥA)}$ </text:p>
          </table:table-cell>
          <table:table-cell office:value-type="string" table:style-name="tablecell">
            <text:p text:style-name="tablealigncenter">四面体形 </text:p>
          </table:table-cell>
          <table:table-cell office:value-type="string" table:style-name="tablecell">
            <text:p text:style-name="tablealigncenter">V形 </text:p>
          </table:table-cell>
          <table:table-cell office:value-type="string" table:style-name="tablecell">
            <text:p text:style-name="tablealigncenter">$\text{sp}^{3}$ </text:p>
          </table:table-cell>
        </table:table-row>
        <table:table-row>
          <table:table-cell office:value-type="string" table:style-name="tablecell">
            <text:p text:style-name="tablealigncenter"> $\text{(ⅥA)X}_{2}$ </text:p>
          </table:table-cell>
          <table:table-cell office:value-type="string" table:style-name="tablecell">
            <text:p text:style-name="tablealigncenter">平面三角形 </text:p>
          </table:table-cell>
          <table:table-cell office:value-type="string" table:style-name="tablecell">
            <text:p text:style-name="tablealigncenter">V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ⅥA)X}_{3}^{2-}$ </text:p>
          </table:table-cell>
          <table:table-cell office:value-type="string" table:style-name="tablecell">
            <text:p text:style-name="tablealigncenter">四面体形 </text:p>
          </table:table-cell>
          <table:table-cell office:value-type="string" table:style-name="tablecell">
            <text:p text:style-name="tablealigncenter">三角锥形 </text:p>
          </table:table-cell>
          <table:table-cell office:value-type="string" table:style-name="tablecell">
            <text:p text:style-name="tablealigncenter">$\text{sp}^{3}$ </text:p>
          </table:table-cell>
        </table:table-row>
        <table:table-row>
          <table:table-cell office:value-type="string" table:style-name="tablecell">
            <text:p text:style-name="tablealigncenter"> $\text{(ⅥA)X}_{3}$ </text:p>
          </table:table-cell>
          <table:table-cell office:value-type="string" table:style-name="tablecell">
            <text:p text:style-name="tablealigncenter">平面三角形 </text:p>
          </table:table-cell>
          <table:table-cell office:value-type="string" table:style-name="tablecell">
            <text:p text:style-name="tablealigncenter">平面三角形 </text:p>
          </table:table-cell>
          <table:table-cell office:value-type="string" table:style-name="tablecell">
            <text:p text:style-name="tablealigncenter">$\text{sp}^{2}$ </text:p>
          </table:table-cell>
        </table:table-row>
        <table:table-row>
          <table:table-cell office:value-type="string" table:style-name="tablecell">
            <text:p text:style-name="tablealigncenter"> $\text{(ⅥA)X}_{4}^{2-}$ </text:p>
          </table:table-cell>
          <table:table-cell office:value-type="string" table:style-name="tablecell">
            <text:p text:style-name="tablealigncenter">四面体形 </text:p>
          </table:table-cell>
          <table:table-cell office:value-type="string" table:style-name="tablecell">
            <text:p text:style-name="tablealigncenter">四面体形 </text:p>
          </table:table-cell>
          <table:table-cell office:value-type="string" table:style-name="tablecell">
            <text:p text:style-name="tablealigncenter">$\text{sp}^{3}$ </text:p>
          </table:table-cell>
        </table:table-row>
      </table:table>
      <text:h text:style-name="Heading_20_3" text:outline-level="3"><text:bookmark-start text:name="__RefHeading___练习题_2"/><text:bookmark-start text:name="练习题"/>练习题<text:bookmark-end text:name="__RefHeading___练习题_2"/><text:bookmark-end text:name="练习题"/></text:h>
      <text:list text:style-name="Numbering_20_1" text:continue-numbering="false">
        <text:list-item>
          <text:p text:style-name="Numbering_20_1_Content_First">$\text{BCl}_{3}$的分子空间结构是（　　）。</text:p>
        </text:list-item>
        <text:list-item>
          <text:p text:style-name="Numbering_20_1_Content">$\text{PCl}_{3}$的VSEPR模型是（　　）。</text:p>
        </text:list-item>
        <text:list-item>
          <text:p text:style-name="Numbering_20_1_Content_Last">$\text{SO}_{2}$的杂化轨道类型是（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1970-01-01T08::00:00</meta:creation-date>
    <dc:creator>Generated</dc:creator>
    <dc:date>1970-01-01T08::00:00</dc:date>
    <dc:language>en-US</dc:language>
    <meta:editing-cycles>1</meta:editing-cycles>
    <meta:editing-duration>PT0S</meta:editing-duration>
    <dc:title>structural:b20441</dc:title>
  </office:meta>
</office:document-meta>
</file>